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знакомление-документами-и-материалами-касающимися-рассмотрения-обращения"/>Ознакомление документами и материалами, касающимися рассмотрения обращения<text:bookmark-end text:name="ознакомление-документами-и-материалами-касающимися-рассмотрения-обращения"/></text:h>
      <text:p text:style-name="First_20_paragraph">07.09.2018</text:p>
      <text:p text:style-name="Text_20_body">Заявитель имеет право знакомиться с документами и материалами, касающимися рассмотрения обращения.</text:p>
      <text:p text:style-name="Text_20_body">Порядок ознакомления установлен приказом Генерального прокурора Российской Федерации от 30.01.2013 № 45 «Об утверждении и введении в действие Инструкции о порядке рассмотрения обращений и приема граждан в органах прокуратуры Российской Федерации»</text:p>
      <text:p text:style-name="Text_20_body">Для ознакомления заявителю либо его представителю необходимо обратиться в органы прокуратуры с письменным заявлением. При этом, полномочия представителя должны быть подтверждены доверенностью, оформленной в установленном законом порядке.</text:p>
      <text:p text:style-name="Text_20_body">Заявитель (представитель) имеет право знакомиться с документами и материалами, касающимися рассмотрения обращения, если эти материалы непосредственно затрагивают его права и свободы и в указанных документах и материалах не содержатся сведения, составляющие государственную или иную охраняемую федеральным законом тайну.</text:p>
      <text:p text:style-name="Text_20_body">Также заявитель (представитель) имеет право снимать копии с названных документов и материалов с использованием собственных технических средств.</text:p>
      <text:p text:style-name="Text_20_body">Решение об ознакомлении гражданина с материалами проверки либо об отказе в ознакомлении принимается в десятидневный срок со дня подачи обращения гражданина.</text:p>
      <text:p text:style-name="Text_20_body">Решение об отказе в ознакомлении с материалами проверки может быть обжаловано вышестоящему прокурору и (или) в суд.</text:p>
      <text:p text:style-name="Text_20_body"><text:line-break/></text:p>
      <text:p text:style-name="Text_20_body">Адрес страницы: <text:a xlink:type="simple" xlink:href="http://zelao.mos.ru/the-rule-of-law/the-prosecutor-explains/detail/7560218.html" office:name=""><text:span text:style-name="Definition">http://zelao.mos.ru/the-rule-of-law/the-prosecutor-explains/detail/756021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3:01:07Z</meta:creation-date>
    <dc:date>2023-05-31T03:01:07Z</dc:date>
  </office:meta>
</office:document-meta>
</file>