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изменениях-в-федеральном-законе-224-фз-от-20.07.2020"/>Об изменениях в Федеральном законе № 224-ФЗ от 20.07.2020<text:bookmark-end text:name="об-изменениях-в-федеральном-законе-224-фз-от-20.07.2020"/></text:h>
      <text:p text:style-name="First_20_paragraph">22.07.2020</text:p>
      <text:p text:style-name="Text_20_body">Разъясняет прокурор Зеленоградского административного округа г. Москвы Владимир Анатольевич Родин.</text:p>
      <text:p text:style-name="Text_20_body">Федеральным законом № 224-ФЗ от 20.07.2020 внесены изменения в ст. 314, 316 УПК РФ, согласно которым возможно применение особого порядка судебного разбирательства по уголовным делам только о преступлениях небольшой и средней тяжести, к которым в соответствии со ст. 15 Уголовного кодекса относятся преступления с максимальным наказанием не более 5 лет лишения свободы и все неосторожные деяния. Также ст. 316 УПК РФ дополнена ч. 9.1, закрепляющей право судьи по результатам рассмотрения дела в особом порядке судебного разбирательства вынести постановление о прекращении уголовного дела при наличии оснований, установленных ст. 25.1, 28.1 и 239 УПК РФ.</text:p>
      <text:p text:style-name="Text_20_body">Инициатором поправок выступил Верховный Суд Российской Федерации, который указал, что дела о преступлениях, отнесенных к категории тяжких ввиду их повышенной общественной опасности, являются особо сложными и требуют высокой степени процессуальных гарантий справедливого правосудия, обеспечить которые возможно только при рассмотрении дела в общем порядке судебного разбирательства в условиях действия принципа непосредственности и устности исследования доказательств в судебном заседании.</text:p>
      <text:p text:style-name="Text_20_body"><text:line-break/></text:p>
      <text:p text:style-name="Text_20_body">Адрес страницы: <text:a xlink:type="simple" xlink:href="http://zelao.mos.ru/the-rule-of-law/the-prosecutor-explains/detail/9047119.html" office:name=""><text:span text:style-name="Definition">http://zelao.mos.ru/the-rule-of-law/the-prosecutor-explains/detail/9047119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1:23:32Z</meta:creation-date>
    <dc:date>2023-05-31T01:23:32Z</dc:date>
  </office:meta>
</office:document-meta>
</file>