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-требованию-северного-транспортного-прокурора-заместитель-начальника-дирекции-пассажирских-обустройств-привлечен-к-ответственности-за-ненадлежащее-рассмотрение-обращений-граждан"/>По требованию Северного транспортного прокурора заместитель начальника дирекции пассажирских обустройств привлечен к ответственности за ненадлежащее рассмотрение обращений граждан<text:bookmark-end text:name="по-требованию-северного-транспортного-прокурора-заместитель-начальника-дирекции-пассажирских-обустройств-привлечен-к-ответственности-за-ненадлежащее-рассмотрение-обращений-граждан"/></text:h>
      <text:p text:style-name="First_20_paragraph">07.08.2020</text:p>
      <text:p text:style-name="Text_20_body">Северная транспортная прокуратура провела проверку исполнения законодательства о порядке рассмотрения обращений граждан в Московском региональном участке Октябрьской дирекции пассажирских обустройств.</text:p>
      <text:p text:style-name="Text_20_body">Установлено, что в нарушение требований Федерального закона «О порядке рассмотрения обращений граждан РФ» обращение заявителя о ненадлежащем содержании территории, прилегающей к железнодорожной станции Малино, рассмотрение которого не входит в компетенцию дирекции, направлено по подведомственности с нарушением установленных сроков.</text:p>
      <text:p text:style-name="Text_20_body">По данному факту прокуратурой в отношении заместителя начальника Октябрьской дирекции пассажирских обустройств по Московскому региональному участку возбуждено дело об административном правонарушении по ст. 5.59 КоАП РФ (нарушения порядка рассмотрения обращений граждан).</text:p>
      <text:p text:style-name="Text_20_body">Решением мирового судьи судебного участка № 381 г. Москвы должностное лицо признано виновным и ему назначено административное наказание в виде штрафа на сумму 5 тыс. руб.</text:p>
      <text:p text:style-name="Text_20_body">Постановление суда в законную силу не вступило.</text:p>
      <text:p text:style-name="Text_20_body">Транспортный прокурор А.Е. Абрамов</text:p>
      <text:p text:style-name="Text_20_body">Помощник прокурора И.Е. Логутов</text:p>
      <text:p text:style-name="Text_20_body"><text:line-break/></text:p>
      <text:p text:style-name="Text_20_body">Адрес страницы: <text:a xlink:type="simple" xlink:href="http://zelao.mos.ru/the-rule-of-law/the-prosecutor-explains/detail/9114588.html" office:name=""><text:span text:style-name="Definition">http://zelao.mos.ru/the-rule-of-law/the-prosecutor-explains/detail/9114588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23:43:58Z</meta:creation-date>
    <dc:date>2023-05-18T23:43:58Z</dc:date>
  </office:meta>
</office:document-meta>
</file>