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прос-в-парке-рядом-со-школой-заросли-борщевика-я-боюсь-что-дети-по-незнанию-могут-получить-ожоги-гбу-жилищник-в-ответ-на-мою-жалобу-указал-что-это-территория-не-входит-в-зону-их-обслуживания.-куда-писать-жалобу"/>Вопрос: «В парке рядом со школой заросли борщевика! Я боюсь, что дети по незнанию могут получить ожоги! ГБУ «Жилищник» в ответ на мою жалобу указал, что это территория не входит в зону их обслуживания. Куда писать жалобу?»<text:bookmark-end text:name="вопрос-в-парке-рядом-со-школой-заросли-борщевика-я-боюсь-что-дети-по-незнанию-могут-получить-ожоги-гбу-жилищник-в-ответ-на-мою-жалобу-указал-что-это-территория-не-входит-в-зону-их-обслуживания.-куда-писать-жалобу"/></text:h>
      <text:p text:style-name="First_20_paragraph">11.09.2020</text:p>
      <text:p text:style-name="Text_20_body">Отвечает прокурор Зеленоградского административного округа г. Москвы В.А. Родин.</text:p>
      <text:p text:style-name="Text_20_body">На территории г. Москвы действуют «Правила создания, содержания и охраны зеленых насаждений и природных сообществ города Москвы», введенные в действие Постановлением Правительства Москвы от 10.09.2002 N 743-ПП. Согласно указанным правилам юридические и физические лица, в собственности, пользовании, оперативном управлении или хозяйственном ведении которых находятся земельные участки территории зеленого фонда города Москвы обязаны осуществлять контроль за их состоянием, проводить учет находящихся на земельном участке зеленых насаждений и природных сообществ, обеспечивать удовлетворительное состояние и нормальное развитие зеленых насаждений и природных сообществ. В том числе следить за состоянием газонов, своевременно удалять запрещенные растения и агрессивные интродуценты, к которым относится борщевик Сосновского.</text:p>
      <text:p text:style-name="Text_20_body">В случае, если Вы не можете определить правообладателя земельного участка для написания жалобы, Вы в праве обратиться с соответствующей жалобой в прокуратуру.</text:p>
      <text:p text:style-name="Text_20_body">Так прокуратурой Зеленоградского административного округа по факту произрастания зарослей борщевика Сосновского в адрес ГБУ «Жилищник» и Управы Крюково г. Москвы внесены представления об устранении выявленных нарушений, а также в адрес ответственных за содержание зеленых насаждений лиц, вынесены постановления о привлечении к административной ответственности по ч.4 ст. 4.17 Закона г. Москвы от 21.11.2007 N 45 (ред. от 22.07.2020) "Кодекса города Москвы об административных правонарушениях". По результатам рассмотрения представлений, нарушения устранены, виновные лица привлечены к дисциплинарной ответственности.    </text:p>
      <text:p text:style-name="Text_20_body"><text:line-break/></text:p>
      <text:p text:style-name="Text_20_body">Адрес страницы: <text:a xlink:type="simple" xlink:href="http://zelao.mos.ru/the-rule-of-law/the-prosecutor-explains/detail/9226926.html" office:name=""><text:span text:style-name="Definition">http://zelao.mos.ru/the-rule-of-law/the-prosecutor-explains/detail/922692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23:25Z</meta:creation-date>
    <dc:date>2023-05-31T01:23:25Z</dc:date>
  </office:meta>
</office:document-meta>
</file>