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уничтожение-либо-повреждение-воинских-захоронений-установлена-уголовная-ответственность"/>За уничтожение либо повреждение воинских захоронений установлена уголовная ответственность<text:bookmark-end text:name="за-уничтожение-либо-повреждение-воинских-захоронений-установлена-уголовная-ответственность"/></text:h>
      <text:p text:style-name="First_20_paragraph">11.09.2020</text:p>
      <text:p text:style-name="Text_20_body">Федеральным законом от 07.04.2020 № 112-ФЗ в Уголовный кодекс Российской Федерации введена статья 243.4, устанавливающая уголовную ответственность за уничтожение либо повреждение расположенных на территории Российской Федерации или за ее пределами воинских захоронений, а также памятников, стел, обелисков, других мемориальных сооружений или объектов, увековечивающих память погибших при защите Отечества или его интересов либо посвященных дням воинской славы России (в том числе мемориальных музеев или памятных знаков на местах боевых действий), а равно памятников, других мемориальных сооружений или объектов, посвященных лицам, защищавшим Отечество или его интересы, в целях причинения ущерба историко-культурному значению таких объектов.</text:p>
      <text:p text:style-name="Text_20_body">Виновному в совершении преступления лицу может быть назначено наказание от штрафа в размере до трех миллионов рублей вплоть до лишения свободы на срок до трех лет.</text:p>
      <text:p text:style-name="Text_20_body">Если же преступление совершено группой лиц, группой лиц по предварительному сговору или организованной группой, с применением насилия или с угрозой его применения, а также в отношении воинских захоронений, памятников, стел, обелисков, других мемориальных сооружений или объектов, увековечивающих память погибших при защите Отечества или его интересов в период Великой Отечественной войны либо посвященных дням воинской славы России в этот период (в том числе мемориальных музеев или памятных знаков на местах боевых действий), а равно памятников, других мемориальных сооружений или объектов, посвященных лицам, защищавшим Отечество или его интересы в период Великой Отечественной войны, то максимальное наказание может составить до пяти лет лишения свободы.</text:p>
      <text:p text:style-name="Text_20_body">Положения данной статьи Уголовного кодекса Российской Федерации вступили в силу с 12 апреля 2020 года. Расследование уголовных дел о таких преступлениях будет проводиться следователями Следственного комитета Российской Федерации.</text:p>
      <text:p text:style-name="Text_20_body"><text:line-break/></text:p>
      <text:p text:style-name="Text_20_body">Адрес страницы: <text:a xlink:type="simple" xlink:href="http://zelao.mos.ru/the-rule-of-law/the-prosecutor-explains/detail/9226957.html" office:name=""><text:span text:style-name="Definition">http://zelao.mos.ru/the-rule-of-law/the-prosecutor-explains/detail/9226957.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1:23:23Z</meta:creation-date>
    <dc:date>2023-05-31T01:23:23Z</dc:date>
  </office:meta>
</office:document-meta>
</file>