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йствия-граждан-возвращающихся-из-за-границы"/>Действия граждан, возвращающихся из-за границы<text:bookmark-end text:name="действия-граждан-возвращающихся-из-за-границы"/></text:h>
      <text:p text:style-name="First_20_paragraph">11.09.2020</text:p>
      <text:p text:style-name="Text_20_body">В соответствии со <text:a xlink:type="simple" xlink:href="consultantplus://offline/ref=122B058E9611A3A896E54DE9693F8AAB083679EFB7AD9DB1ACB83CB7A5B41F12FCCB122259F68C11294AE3C90C38EB2C3569602955D79BA7JF30I" office:name=""><text:span text:style-name="Definition">статьей 2</text:span></text:a> Федерального закона от 30.03.1999 N 52-ФЗ санитарно-эпидемиологическое благополучие населения обеспечивается в том числе посредством государственного санитарно-эпидемиологического нормирования. Основной задачей санитарно-эпидемиологического нормирования является установление санитарно-эпидемиологических требований, удовлетворяющих условиям безопасности для здоровья человека среды его обитания.</text:p>
      <text:p text:style-name="Text_20_body">За нарушение законодательства в области санитарно-эпидемиологического благополучия населения предусматривается административная и уголовная ответственность (<text:a xlink:type="simple" xlink:href="consultantplus://offline/ref=122B058E9611A3A896E54DE9693F8AAB083677EEB3AA9DB1ACB83CB7A5B41F12FCCB122150F689197810F3CD456CE733347E7E224BD7J93BI" office:name=""><text:span text:style-name="Definition">ст. 6.3</text:span></text:a> КоАП РФ, <text:a xlink:type="simple" xlink:href="consultantplus://offline/ref=0C83B56374AE6C6B9BC6F64766036814A58342A13F5C405E211F02EC7775C6EDB1D0E689C4033BB1664AA85E1C5551CBB413A29649BBAB42I" office:name=""><text:span text:style-name="Definition">ст. 236</text:span></text:a> УК РФ).</text:p>
      <text:p text:style-name="Text_20_body">В связи с тем, что сезон отпусков не закончен и больше количество российских граждан возвращается из-за рубежа, Роспотребнадзором установлен порядок действий российских граждан, прибывающих на территорию Российской Федерации воздушным транспортом</text:p>
      <text:p text:style-name="Text_20_body">1. По прибытии граждане должны заполнить анкету прибывающего на борту и заполнить формы на Едином портале государственных и муниципальных услуг в электронном виде до вылета в Российскую Федерацию (при приобретении билета, но не позднее регистрации на рейс).</text:p>
      <text:p text:style-name="Text_20_body">2. В течение трех календарных дней со дня прибытия на территорию Российской Федерации необходимо пройти лабораторное исследование на COVID-19 методом ПЦР и разместить информацию о результате исследования в специальной форме на Едином портале государственных услуг.</text:p>
      <text:p text:style-name="Text_20_body">3. В случае проявления любого ухудшения состояния здоровья в течение 14 дней со дня прибытия следует обратиться за медицинской помощью, вызвав врача на дом.</text:p>
      <text:p text:style-name="Text_20_body">С 15 июля 2020 года отменена изоляция на 14 дней для лиц, прибывающих на территорию Российской Федерации регулярными воздушными рейсами, из стран, с которыми планируется возобновление воздушного авиасообщения.</text:p>
      <text:p text:style-name="Text_20_body">С 01.08.2020 <text:a xlink:type="simple" xlink:href="consultantplus://offline/ref=6A2AD64191A4BC2B08573BDB631F71EEC6AAFF5BD9C63DF02B415A6D7EE42F8F00BC4B07780BDC6BA15F2C06D2CEEC9E7730223B8433CECFI8yEI" office:name=""><text:span text:style-name="Definition">отменена</text:span></text:a> изоляция лиц, прибывающих из иностранных государств "вывозными" рейсами.</text:p>
      <text:p text:style-name="Text_20_body"><text:line-break/></text:p>
      <text:p text:style-name="Text_20_body">Адрес страницы: <text:a xlink:type="simple" xlink:href="http://zelao.mos.ru/the-rule-of-law/the-prosecutor-explains/detail/9227035.html" office:name=""><text:span text:style-name="Definition">http://zelao.mos.ru/the-rule-of-law/the-prosecutor-explains/detail/9227035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3:21Z</meta:creation-date>
    <dc:date>2023-05-31T01:23:21Z</dc:date>
  </office:meta>
</office:document-meta>
</file>