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удовой-договор-о-дистанционной-работе"/>Трудовой договор о дистанционной работе<text:bookmark-end text:name="трудовой-договор-о-дистанционной-работе"/></text:h>
      <text:p text:style-name="First_20_paragraph">11.09.2020</text:p>
      <text:p text:style-name="Text_20_body">В последнее время наибольший интерес представляет трудовой договор о дистанционной работе.</text:p>
      <text:p text:style-name="Text_20_body">Согласно ст. 312.1 ТК РФ дистанционной работой является выполнение определенной трудовым договором трудовой функции вне места нахождения работодателя, его филиала, представительства, иного обособленного структурного подразделения (включая расположенные в другой местности), вне стационарного рабочего места, территории или объекта, прямо или косвенно находящихся под контролем работодателя, при условии использования для выполнения данной трудовой функции и осуществления взаимодействия между работодателем и работника по вопросам, связанным с ее выполнением, информационно-телекоммуникационных сетей общего пользования, в том числе сети Интернет.</text:p>
      <text:p text:style-name="Text_20_body">Данный договор обладает определенной спецификой по отношению к «традиционному» трудовому договору, которая заключается в следующем:</text:p>
      <text:p text:style-name="Text_20_body">- трудовой договор о дистанционной работе можно заключить путем обмена электронными документами, при этом работодатель не позднее трех календарных дней с момента заключения трудового договора обязан направить «дистанционному» работнику по почте заказным письмом с уведомлением оформленный надлежащим образом экземпляр трудового договора на бумажном носителе. Если работник не заключал ранее трудовых договоров, и трудовой договор о дистанционной работе является для него первым, то работник должен сам получить страховое свидетельство обязательного пенсионного страхования. Ознакомление работника с правилами внутреннего трудового распорядка, локальными нормативными актами и прочей необходимой документацией происходит также путем обмена электронными документами.</text:p>
      <text:p text:style-name="Text_20_body">Следует также отметить, что должность «дистанционного» работника должна содержаться в штатном расписании.</text:p>
      <text:p text:style-name="Text_20_body"><text:line-break/></text:p>
      <text:p text:style-name="Text_20_body">Адрес страницы: <text:a xlink:type="simple" xlink:href="http://zelao.mos.ru/the-rule-of-law/the-prosecutor-explains/detail/9227040.html" office:name=""><text:span text:style-name="Definition">http://zelao.mos.ru/the-rule-of-law/the-prosecutor-explains/detail/922704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1:23:18Z</meta:creation-date>
    <dc:date>2023-05-31T01:23:18Z</dc:date>
  </office:meta>
</office:document-meta>
</file>