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изнать-сделку-недействительной"/>Как признать сделку недействительной<text:bookmark-end text:name="как-признать-сделку-недействительной"/></text:h>
      <text:p text:style-name="First_20_paragraph">11.09.2020</text:p>
      <text:p text:style-name="Text_20_body">Судебная защита своих прав – практически неминуемый спутник осуществления экономической деятельности юридическим лицом или индивидуальным предпринимателем. Зачастую именно сделка выступает предметом судебного разбирательства.</text:p>
      <text:p text:style-name="Text_20_body">Признание сделки недействительной традиционно отнесено гражданским законодательством к способу защиты нарушенного права. К таким способам также отнесены: восстановление положения, прекращение нарушающих закон действий, признание недействительным акта государственного органа либо акта органа местного самоуправления, присуждение к исполнению обязанности в натуре, возмещением убытков и другие, предусмотренные законом.</text:p>
      <text:p text:style-name="Text_20_body">Общие правила недействительности сделок установлены § 2 гл. 9 Гражданского кодекса Российской Федерации.</text:p>
      <text:p text:style-name="Text_20_body">В зависимости от оснований сделка может быть ничтожной либо оспоримой.</text:p>
      <text:p text:style-name="Text_20_body">Ничтожность сделки означает, что не порождает и не может породить желаемые для ее участников правовые последствия в силу несоответствия его закону. Оспоримость сделки означает, что действия, совершенные в виде сделки, признаются судом недействительными при наличии предусмотренных законом оснований только по иску управомоченных лиц, указанных в законе.</text:p>
      <text:p text:style-name="Text_20_body">Таким образом, если ничтожная сделка недействительна в силу самого факта ее совершения, независимо от желания ее участников, то оспоримая сделка, не будучи оспоренной по воле ее участника или иного уполномоченного лица, действительна и порождает правовые последствия, к которым стремились ее участники.</text:p>
      <text:p text:style-name="Text_20_body">Ничтожные и оспоримые сделки признаются недействительными в общем порядке – для этого нужно подать иск в суд. Однако, как правило, в отношении ничтожных сделок достаточно предъявить в суд требование о применении последствий недействительности.</text:p>
      <text:p text:style-name="Text_20_body">На недействительности сделки указывает нарушение одного из следующих условий: 1) незаконность содержания сделки; 2) неспособность совершающих ее лиц к участию в сделке; 3) несоответствие воли и волеизъявления участников сделки; 4) несоблюдение формы.</text:p>
      <text:p text:style-name="Text_20_body">Последствия у ничтожных и оспоримых сделок общие-как правило, их стороны должны вернуть все полученное по сделке. Основным последствие недействительности сделок признается двусторонняя реституция –восстановление сторон в первоначальное положение: каждая из сторон обязана возвратить другой все полученное в натуре –возместить его стоимость (п. 2 ст. 167 ГК РФ).</text:p>
      <text:p text:style-name="Text_20_body">Дополнительные последствия недействительности сделок состоят в обязанности возместить убытки, причиненные в связи с совершением и исполнением недействительной сделки в случаях, предусмотренных законом.</text:p>
      <text:p text:style-name="Text_20_body">Немаловажным является вопрос о соблюдении срока для обращения в суд с соответствующими требованиями, поскольку законодательство Российской Федерации в качестве одного из принципов гражданского оборота определяет стабильность отношений.</text:p>
      <text:p text:style-name="Text_20_body">Срок исковой давности по требованиям о применении последствий недействительности ничтожной сделки и о признании такой сделки недействительной составляет три года.</text:p>
      <text:p text:style-name="Text_20_body">Для требований сторон ничтожной сделки о применении последствий ее недействительности и о признании такой сделки недействительной трехлетний срок исковой давности исчисляется со дня, когда началось исполнение ничтожной сделки.</text:p>
      <text:p text:style-name="Text_20_body">Срок исковой давности по требованию о признании оспоримой сделки недействительной и о применении последствий ее недействительности составляет один год и исчисляется со дня прекращения насилия или угрозы, под влиянием которых была совершена такая сделка.</text:p>
      <text:p text:style-name="Text_20_body">Таким образом, признание сделки недействительной и применение последствий ее недействительности для лиц, осуществляющих предпринимательство, являются одним из действенных способов защиты гражданских прав.</text:p>
      <text:p text:style-name="Text_20_body"><text:line-break/></text:p>
      <text:p text:style-name="Text_20_body">Адрес страницы: <text:a xlink:type="simple" xlink:href="http://zelao.mos.ru/the-rule-of-law/the-prosecutor-explains/detail/9227226.html" office:name=""><text:span text:style-name="Definition">http://zelao.mos.ru/the-rule-of-law/the-prosecutor-explains/detail/922722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3:17Z</meta:creation-date>
    <dc:date>2023-05-31T01:23:17Z</dc:date>
  </office:meta>
</office:document-meta>
</file>