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головная-ответственность-за-контрабанду-наркотических-средств-психотропных-веществ-их-прекурсоров-или-аналогов"/>Уголовная ответственность за контрабанду наркотических средств, психотропных веществ, их прекурсоров или аналогов<text:bookmark-end text:name="уголовная-ответственность-за-контрабанду-наркотических-средств-психотропных-веществ-их-прекурсоров-или-аналогов"/></text:h>
      <text:p text:style-name="First_20_paragraph">11.09.2020</text:p>
      <text:p text:style-name="Text_20_body">Статьей 229.1 УК РФ предусмотрена ответственность за контрабанду - незаконное перемещение через таможенную границу Таможенного союза в рамках ЕврАзЭС или Государственную границу Российской Федерации с государствами - членами Таможенного союза предметов, изъятых из свободного обращения или ограниченных в обращении: наркотических средств, -психотропных веществ, прекурсоров, аналогов наркотических средств и психотропных веществ, растений, содержащих наркотические средства, психотропные вещества или их прекурсоры, а также их частей, инструментов или оборудования, находящихся под специальным контролем и используемых для изготовления наркотических средств или психотропных веществ.</text:p>
      <text:p text:style-name="Text_20_body">Перемещение предметов через таможенную границу либо государственную границу предполагает их ввоз или вывоз любым способом. Такое перемещение является незаконным, если оно осуществляется вне установленных мест или с сокрытием от таможенного контроля.</text:p>
      <text:p text:style-name="Text_20_body">Незаконное перемещение через таможенную границу при контрабанде может совершаться путем совершения любых действий, направленных на то, чтобы затруднить обнаружение предметов либо утаить их подлинные свойства, в том числе путем использования тайников, предоставления поддельных документов.</text:p>
      <text:p text:style-name="Text_20_body">Получатель международного почтового отправления, содержащего предметы контрабанды, если он приискал, осуществил заказ, оплатил, предусмотрел способы получения товара, подлежит уголовной ответственности.</text:p>
      <text:p text:style-name="Text_20_body">Наказание за указанные действия предусмотрено в виде лишения свободы на срок от 3 до 7 лет со штрафом в размере до 1 миллиона рублей или в размере заработной платы (или иного дохода) осужденного за период до 5 лет или без него и с ограничением свободы на срок до 1 года или без такового.</text:p>
      <text:p text:style-name="Text_20_body">В случае совершения преступления группой лиц по предварительному сговору, либо должностным лицом с использованием своего служебного положения, либо в значительном размере, наказание за указанные действия предусмотрено в виде лишения свободы на срок от 5 до 10 лет со штрафом в том же размере или без него, с ограничением свободы на срок до 1 года 6 месяцев или без такового.</text:p>
      <text:p text:style-name="Text_20_body">Совершение преступления в отношении наркотических средств, психотропных веществ, их прекурсоров или аналогов, растений, содержащих наркотические средства, психотропные вещества или их прекурсоры, либо их частей, в крупном размере - наказывается лишением свободы на срок от 10 до 20 лет со штрафом в том же размере или без такового, с ограничением свободы до 2 лет или без него.</text:p>
      <text:p text:style-name="Text_20_body">Еще более строгую ответственность влечет контрабанда, совершенная организованной группой или с применением насилия к лицу, осуществляющему таможенный или пограничный контроль, или в особо крупном размере. Эти действия наказываются лишением свободы на срок от 15 до 20 лет со штрафом в том же размере или без него, с ограничением свободы на срок до 2 лет или без такового, или пожизненным лишением свободы.</text:p>
      <text:p text:style-name="Text_20_body"><text:line-break/></text:p>
      <text:p text:style-name="Text_20_body">Адрес страницы: <text:a xlink:type="simple" xlink:href="http://zelao.mos.ru/the-rule-of-law/the-prosecutor-explains/detail/9227229.html" office:name=""><text:span text:style-name="Definition">http://zelao.mos.ru/the-rule-of-law/the-prosecutor-explains/detail/922722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1:57:02Z</meta:creation-date>
    <dc:date>2023-05-15T01:57:02Z</dc:date>
  </office:meta>
</office:document-meta>
</file>