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головная-ответственность-за-невыплату-заработной-платы-и-иных-выплат"/>Уголовная ответственность за невыплату заработной платы и иных выплат<text:bookmark-end text:name="уголовная-ответственность-за-невыплату-заработной-платы-и-иных-выплат"/></text:h>
      <text:p text:style-name="First_20_paragraph">13.09.2020</text:p>
      <text:p text:style-name="Text_20_body">Вопросы защиты прав граждан на своевременную оплату труда, пенсий, стипендий, пособий и иных выплат являются одними из приоритетных направлений деятельности прокуратуры Зеленоградского административного округа.</text:p>
      <text:p text:style-name="Text_20_body">Конституцией Российской Федерации закреплено право каждого на вознаграждение за труд не ниже установленного федеральным законом минимального размера оплаты труда; каждому гарантируется социальное обеспечение по возрасту, в случае болезни, инвалидности, потери кормильца, для воспитания детей и в иных случаях, установленных законом.</text:p>
      <text:p text:style-name="Text_20_body">Порядок, сроки и форма оплаты труда установлены положениями об оплате труда, премировании, материальном стимулировании; иными организационно-распорядительными документами предприятия (организации). Заработная плата должна выплачиваться гражданам, не только заключившим с предприятием трудовой договор, но и с которыми трудовой договор не заключался либо не был надлежащим образом оформлен, но они приступили к работе с ведома или по поручению работодателя либо его уполномоченного представителя.</text:p>
      <text:p text:style-name="Text_20_body">Статьей 145.1 Уголовного кодекса Российской Федерации предусмотрена уголовная ответственность за частичную невыплату свыше 3 месяцев заработной платы, пенсий, стипендий, пособий и иных установленных законом выплат, полную невыплату свыше 2 месяцев названных выплат или выплату заработной платы свыше 2 месяцев в размере ниже установленного законом минимального размера оплаты труда, если они совершены из корыстной или иной личной заинтересованности, а также за перечисленные деяния, если они повлекли тяжкие последствия. Уголовную ответственность по этой статье несут лица, обладающие организационно-распорядительными и (или) административно-хозяйственными полномочиями, установленными учредительными документами, приказами, должностными инструкциями, штатным расписанием.</text:p>
      <text:p text:style-name="Text_20_body">В случае частичной невыплаты свыше 3 месяцев заработной платы, пенсий, стипендий, пособий и иных установленных законом выплат, указанным руководителям грозит (ч. 1 ст. 145.1 УК РФ):</text:p>
      <text:p text:style-name="Text_20_body">- штраф в размере до 120 000 рублей или в размере заработной платы или иного дохода осужденного за период до одного года;</text:p>
      <text:p text:style-name="Text_20_body">-лишение права занимать определенные должности или заниматься определенной деятельностью на срок до одного года;</text:p>
      <text:p text:style-name="Text_20_body">-принудительные работы на срок до двух лет;</text:p>
      <text:p text:style-name="Text_20_body">- лишение свободы на срок до одного года.</text:p>
      <text:p text:style-name="Text_20_body">Частичная невыплата означает осуществление платежа в размере менее половины суммы, подлежащей выплате.</text:p>
      <text:p text:style-name="Text_20_body">В случае полной невыплаты свыше 2 месяцев заработной платы, пенсий, стипендий, пособий и иных установленных законом выплат или выплаты заработной платы свыше 2 месяцев в размере ниже установленного законом минимального размера оплаты труда руководителям организации грозит (ч. 2 ст. 145.1 УК РФ): -</text:p>
      <text:p text:style-name="Text_20_body">- штраф в размере от 100 000 рублей до 500 000 рублей или в размере заработной платы или иного дохода осужденного за период до трёх лет;</text:p>
      <text:p text:style-name="Text_20_body">- принудительные работы на срок до трёх лет с лишением права занимать определенные должности или заниматься определенной деятельностью на срок до трёх лет или без такового;</text:p>
      <text:p text:style-name="Text_20_body">- лишение свободы на срок до трёх лет с лишением права занимать определенные должности или заниматься определенной деятельностью на срок до трёх лет или без такового.</text:p>
      <text:p text:style-name="Text_20_body">Проверки по указанным фактам невыплаты заработной платы осуществляются органами Следственного комитета Российской Федерации.</text:p>
      <text:p text:style-name="Text_20_body">Если невыплаты повлекли тяжкие последствия руководитель организации, работодатель может быть привлечен к повышенной ответственности, вплоть до лишения свободы на срок до пяти лет с лишением права занимать определенные должности или осуществлять определенную деятельность.</text:p>
      <text:p text:style-name="Text_20_body">В примечании к ст. 145.1 УК РФ предусмотрена возможность освобождения лица, совершившего преступление, от уголовной ответственности.</text:p>
      <text:p text:style-name="Text_20_body">Лицо, впервые совершившее преступление, предусмотренное частями первой или второй ст. 145.1 УК РФ, освобождаются от уголовной ответственности, если в течение двух месяцев со дня возбуждения уголовного дела в полном объеме погасило задолженность по выплате заработной платы, пенсии, стипендии, пособия и иной установленной законом выплате, а также уплатило проценты (выплатило денежную компенсацию) в порядке, определяемом законодательством Российской Федерации, и если в его действиях не содержится иного состава преступления.</text:p>
      <text:p text:style-name="Text_20_body"><text:line-break/></text:p>
      <text:p text:style-name="Text_20_body">Адрес страницы: <text:a xlink:type="simple" xlink:href="http://zelao.mos.ru/the-rule-of-law/the-prosecutor-explains/detail/9228303.html" office:name=""><text:span text:style-name="Definition">http://zelao.mos.ru/the-rule-of-law/the-prosecutor-explains/detail/9228303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1T01:22:42Z</meta:creation-date>
    <dc:date>2023-05-31T01:22:42Z</dc:date>
  </office:meta>
</office:document-meta>
</file>