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ъяснение-по-вандализму.-ситуация-по-зелао-г.-москвы"/>Разъяснение по вандализму. Ситуация по ЗелАО г. Москвы<text:bookmark-end text:name="разъяснение-по-вандализму.-ситуация-по-зелао-г.-москвы"/></text:h>
      <text:p text:style-name="First_20_paragraph">13.09.2020</text:p>
      <text:p text:style-name="Text_20_body">За прошедший период 2020 года на территории Зеленоградского административного округа г. Москвы участились случаи совершения преступлений, предусмотренных ст.214 УК РФ – вандализм.</text:p>
      <text:p text:style-name="Text_20_body">Так, за 2019 год на территории округа судами было рассмотрено 9 уголовных дел и осуждено 11 человек за совершение указанных преступлений, а за 8 месяцев 2020 года судами рассмотрено уже 13 уголовных дел о вандализме и в настоящее время несколько уголовных дел находится в производстве органов дознания УВД округа.</text:p>
      <text:p text:style-name="Text_20_body">Часть первая статьи 214 Уголовного Кодекса РФ предусматривает уголовную ответственность за вандализм, т.е. осквернение зданий или иных сооружений, порчу имущества на общественном транспорте или в иных общественных местах. Часть вторая данной статьи предусматривает уголовную ответственность за совершение таких деяний группой лиц, а равно по мотивам политической, идеологической, расовой, национальной или религиозной ненависти или вражды в отношении какой-либо социальной группы.</text:p>
      <text:p text:style-name="Text_20_body">Общественная опасность этого преступления состоит не только в том, что эти действия грубо нарушают общественный порядок, спокойствие граждан, нормы общественной нравственности, но и в том, что повреждается или уничтожается имущество.</text:p>
      <text:p text:style-name="Text_20_body">Как показывает статистика, все преступления на территории округа совершаются людьми молодого возраста, в вечернее или ночное время, в состоянии алкогольного опьянения, по большей части не работающими и не являющимися учащимися каких-либо учебных заведений, с невысоким уровнем культурного и интеллектуального развития.</text:p>
      <text:p text:style-name="Text_20_body">В основном актам вандализма подвергаются павильоны остановок общественного транспорта, подъезды жилых домов и лифтовые кабины, декоративные уличные скульптуры.</text:p>
      <text:p text:style-name="Text_20_body">Так, 07.06.2020 года в ночное время Г. повредил двери 2-х лифтовых кабин в корпусе 1471 г. Зеленограда, причинив ущерб ГБУ «Жилищник ЗелАО».</text:p>
      <text:p text:style-name="Text_20_body">13.08.2020 года в ночное время группа подростков повредила и уничтожила имущество в салоне автобуса маршрута 400, причинив своими действиями материальный ущерб «СЭ Транс» на сумму более 46 000 рублей.</text:p>
      <text:p text:style-name="Text_20_body">За указанное преступление предусмотрены различные виды уголовной ответственности в виде штрафа, обязательных и исправительных работ, а также лишение свободы на срок до трех лет.</text:p>
      <text:p text:style-name="Text_20_body"><text:line-break/></text:p>
      <text:p text:style-name="Text_20_body">Адрес страницы: <text:a xlink:type="simple" xlink:href="http://zelao.mos.ru/the-rule-of-law/the-prosecutor-explains/detail/9228315.html" office:name=""><text:span text:style-name="Definition">http://zelao.mos.ru/the-rule-of-law/the-prosecutor-explains/detail/9228315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2:37Z</meta:creation-date>
    <dc:date>2023-05-31T01:22:37Z</dc:date>
  </office:meta>
</office:document-meta>
</file>