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раторий-на-возбуждение-дел-о-банкротстве"/>Мораторий на возбуждение дел о банкротстве<text:bookmark-end text:name="мораторий-на-возбуждение-дел-о-банкротстве"/></text:h>
      <text:p text:style-name="First_20_paragraph">01.12.2020</text:p>
      <text:p text:style-name="Text_20_body">Мораторий на возбуждение дел о банкротстве по заявлениям кредиторов, предусмотренный ст. 9.1 ФЗ "О несостоятельности (банкротстве)" от 26.10.2002 N 127-ФЗ, постановлением Правительства №1587 продлён до 7 января 2021 года.</text:p>
      <text:p text:style-name="Text_20_body">Решение, принятое Правительством РФ, распространяется только на компании и индивидуальных предпринимателей, чьи ОКВЭД были включены в перечень наиболее пострадавших отраслей.</text:p>
      <text:p text:style-name="Text_20_body">В период действия моратория организациям и индивидуальным предпринимателям будет доступна судебная рассрочка, которую можно получить по решению арбитражного суда. Она предусматривает изменение сроков уплаты просроченных обязательств, а также прекращение исполнительного производства по имущественным взысканиям.</text:p>
      <text:p text:style-name="Text_20_body">Также на период действия моратория, по заявлению компании, приостанавливается исполнительное производство по имущественным взысканиям по требованиям, возникшим до введения моратория (при этом не снимаются аресты на имущество должника и иные ограничения в части распоряжения имуществом должника, наложенные в ходе исполнительного производства).</text:p>
      <text:p text:style-name="Text_20_body">Эти меры дополнительно поддержат предпринимателей, позволят им преодолеть экономические трудности без потери имущества и прекращения деятельности.</text:p>
      <text:p text:style-name="Text_20_body"><text:line-break/></text:p>
      <text:p text:style-name="Text_20_body">Адрес страницы: <text:a xlink:type="simple" xlink:href="http://zelao.mos.ru/the-rule-of-law/the-prosecutor-explains/detail/9489302.html" office:name=""><text:span text:style-name="Definition">http://zelao.mos.ru/the-rule-of-law/the-prosecutor-explains/detail/9489302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23:23:28Z</meta:creation-date>
    <dc:date>2023-05-30T23:23:28Z</dc:date>
  </office:meta>
</office:document-meta>
</file>