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орядке-применения-положений-статьи-32.2-коап-рф"/>О порядке применения положений статьи 32.2 КоАП РФ<text:bookmark-end text:name="о-порядке-применения-положений-статьи-32.2-коап-рф"/></text:h>
      <text:p text:style-name="First_20_paragraph">01.12.2020</text:p>
      <text:p text:style-name="Text_20_body">В целях принятия мер, направленных на обеспечение устойчивого развития экономики и предотвращения последствий распространения новой коронавирусной инфекции, с 8 июня 2020 г. в соответствии с Федеральным законом от 08.06.2020 № 166-ФЗ увеличен срок для уплаты в полном размере административных штрафов, наложенных на субъектов малого и среднего предпринимательства, то есть на юридических лиц и индивидуальных предпринимателей, на руководителей и на иных работников юридического лица, совершивших административные правонарушения в связи с выполнением организационно-распорядительных или административно-хозяйственных функций.</text:p>
      <text:p text:style-name="Text_20_body">Максимальный срок, в течение которого должны оплатить штрафы указанные лица увеличен с 60 до 180 дней со дня вступления в силу постановления о наложении штрафа либо со дня истечения срока отсрочки или рассрочки исполнения постановления о наложении штрафа. Данная норма будет применяться только в 2020 году.</text:p>
      <text:p text:style-name="Text_20_body">Указанные положения закона не применяются в отношении административных правонарушений в области санитарно-эпидемиологического благополучия населения, безопасности дорожного движения, оборота алкогольной продукции, уклонения от исполнения административного наказания и других правонарушений, предусмотренных частями 2 и 3 статьи 6.3, главой 12, частями 10.1, 10.2 и 11 статьи 13.15, частью 4 статьи 14.4.2, статьями 14.16, 14.17.1, 19.15.2, 20.6.1, частью 1 статьи 20.25 Кодекса Российской Федерации об административных правонарушениях.</text:p>
      <text:p text:style-name="Text_20_body"><text:line-break/></text:p>
      <text:p text:style-name="Text_20_body">Адрес страницы: <text:a xlink:type="simple" xlink:href="http://zelao.mos.ru/the-rule-of-law/the-prosecutor-explains/detail/9489322.html" office:name=""><text:span text:style-name="Definition">http://zelao.mos.ru/the-rule-of-law/the-prosecutor-explains/detail/948932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22:28:10Z</meta:creation-date>
    <dc:date>2023-05-14T22:28:10Z</dc:date>
  </office:meta>
</office:document-meta>
</file>