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язательная-маркировка-духов-и-туалетной-воды-а-также-фотокамер-кроме-кинокамер-фотовспышек-и-ламп-вспышек"/>Обязательная маркировка духов и туалетной воды, а также фотокамер (кроме кинокамер), фотовспышек и ламп-вспышек<text:bookmark-end text:name="обязательная-маркировка-духов-и-туалетной-воды-а-также-фотокамер-кроме-кинокамер-фотовспышек-и-ламп-вспышек"/></text:h>
      <text:p text:style-name="First_20_paragraph">01.12.2020</text:p>
      <text:p text:style-name="Text_20_body">С 1 октября 2020 года вводится обязательная маркировка духов и туалетной воды, а также фотокамер (кроме кинокамер), фотовспышек и ламп-вспышек.</text:p>
      <text:p text:style-name="Text_20_body">Обязательная маркировка на указанные товары вводится в соответствии с Постановлением Правительства от 31.12.2019 г. №1957 «Об утверждении правил маркировки духов и туалетной воды средствами идентификации и особенностях внедрения государственной информационной системы мониторинга за оборотом товаров, подлежащих обязательной маркировке средствами идентификации, в отношении духов и туалетной воды» и Постановлением Правительства Российской Федерации от 31.12.2019 №1953 «Об утверждении правил маркировки фотокамер (кроме кинокамер), фотовспышек и ламп-вспышек средствами идентификации и особенностях внедрения государственной информационной системы мониторинга за оборотом товаров, подлежащих обязательной маркировке средствами идентификации, в отношении фототоваров».</text:p>
      <text:p text:style-name="Text_20_body">С 1 октября 2020 года участники оборота парфюмерной продукции и фототоваров обязаны наносить средства идентификации (в виде двухмерного штрихового кода Data Matrix) на потребительскую упаковку или этикетку товаров, ввозимых в Россию или произведенных в России.</text:p>
      <text:p text:style-name="Text_20_body">Маркировка может осуществляться до ввоза товаров и помещения их под таможенные процедуры выпуска для внутреннего потребления или реимпорта. Участник внешнеэкономической деятельности может наносить маркировку уже на территории Российской Федерации, при помещении товаров под таможенную продукцию таможенного склада.</text:p>
      <text:p text:style-name="Text_20_body">На фототовары, произведенные или ввезенные в Россию до 1 октября 2020 года, необходимо нанести маркировку до 1 декабря 2020 года.</text:p>
      <text:p text:style-name="Text_20_body">Парфюмерную продукцию, не реализованную на 1 октября 2020 года, ввезенную или произведенную в России до 1 октября 2020 года, участники оборота вправе реализовать без маркировки до 30 сентября 2021 года включительно.</text:p>
      <text:p text:style-name="Text_20_body"><text:line-break/></text:p>
      <text:p text:style-name="Text_20_body">Адрес страницы: <text:a xlink:type="simple" xlink:href="http://zelao.mos.ru/the-rule-of-law/the-prosecutor-explains/detail/9489328.html" office:name=""><text:span text:style-name="Definition">http://zelao.mos.ru/the-rule-of-law/the-prosecutor-explains/detail/9489328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3:23:26Z</meta:creation-date>
    <dc:date>2023-05-30T23:23:26Z</dc:date>
  </office:meta>
</office:document-meta>
</file>