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ределены-дни-праздничного-отдыха-россиян-в-2021-году"/>Определены дни праздничного отдыха россиян в 2021 году<text:bookmark-end text:name="определены-дни-праздничного-отдыха-россиян-в-2021-году"/></text:h>
      <text:p text:style-name="First_20_paragraph">01.12.2020</text:p>
      <text:p text:style-name="Text_20_body">Постановлением Правительства РФ от 10.10.2020 № 1648 «О переносе выходных дней в 2021 году» принято решение перенести в 2021 году следующие выходные дни: с субботы 2 января на пятницу 5 ноября; с воскресенья 3 января на пятницу 31 декабря; с субботы 20 февраля на понедельник 22 февраля.</text:p>
      <text:p text:style-name="Text_20_body">Таким образом, в 2021 году граждане РФ отдыхают: с 1 по 10 января, с 21 по 23 февраля, с 6 по 8 марта, с 1 по 3 мая, с 8 по 10 мая, с 12 по 14 июня, с 4 по 7 ноября.</text:p>
      <text:p text:style-name="Text_20_body">Постановление Правительства РФ от 10.10.2020 № 1648 вступило в силу 24 октября 2020 года.</text:p>
      <text:p text:style-name="Text_20_body"><text:line-break/></text:p>
      <text:p text:style-name="Text_20_body">Адрес страницы: <text:a xlink:type="simple" xlink:href="http://zelao.mos.ru/the-rule-of-law/the-prosecutor-explains/detail/9489345.html" office:name=""><text:span text:style-name="Definition">http://zelao.mos.ru/the-rule-of-law/the-prosecutor-explains/detail/9489345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3:23:25Z</meta:creation-date>
    <dc:date>2023-05-30T23:23:25Z</dc:date>
  </office:meta>
</office:document-meta>
</file>