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головная-ответственность-за-лжесвидетельство"/>Уголовная ответственность за лжесвидетельство<text:bookmark-end text:name="уголовная-ответственность-за-лжесвидетельство"/></text:h>
      <text:p text:style-name="First_20_paragraph">01.12.2020</text:p>
      <text:p text:style-name="Text_20_body">Бывает так, что свидетели дают ложные показания чтобы «как-то помочь» своим знакомым, близким избежать ответственности за совершенное преступление или «облегчить»<text:line-break/>их наказание.</text:p>
      <text:p text:style-name="Text_20_body">При этом не думая о том, что лжесвидетельство может серьезно навредить и себе самому, а также привести к таким последствиям - как оправдание преступника или осуждение невиновного.</text:p>
      <text:p text:style-name="Text_20_body">Преступлением являются заведомо ложные показания, давая которые лицо, старше 16 лет, сознательно искажает известные ему обстоятельства.</text:p>
      <text:p text:style-name="Text_20_body">Ответственность за ложные показания наступает независимо от того, искажают ли они истину в пользу обвиняемого или против него, а равно в пользу истца или ответчика по гражданскому делу. Мотивы действий виновного могут быть различны: стремление улучшить или ухудшить положение обвиняемого, боязнь мести с его стороны, корысть, неприязненные отношения.</text:p>
      <text:p text:style-name="Text_20_body">Ложными признаются не соответствующие действительности показания, если они даны уполномоченному на сбор и исследование доказательств лицу и надлежащим образом оформлены. Умолчание не является лжесвидетельством.</text:p>
      <text:p text:style-name="Text_20_body">Освобождается лицо от уголовной ответственности, если он добровольно до вынесения приговора или иного решения суда заявило о ложности данных им показаний.</text:p>
      <text:p text:style-name="Text_20_body">Уголовный закон предусматривает за лжесвидетельство наказание в виде штрафа<text:line-break/>в размере до 80 тыс. руб., либо обязательных работ до 480 часов, либо исправительных работ на срок до 2 лет.</text:p>
      <text:p text:style-name="Text_20_body"><text:line-break/></text:p>
      <text:p text:style-name="Text_20_body">Адрес страницы: <text:a xlink:type="simple" xlink:href="http://zelao.mos.ru/the-rule-of-law/the-prosecutor-explains/detail/9489355.html" office:name=""><text:span text:style-name="Definition">http://zelao.mos.ru/the-rule-of-law/the-prosecutor-explains/detail/9489355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3:23:23Z</meta:creation-date>
    <dc:date>2023-05-30T23:23:23Z</dc:date>
  </office:meta>
</office:document-meta>
</file>