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ализация-права-ребенка-на-алименты"/>Реализация права ребенка на алименты<text:bookmark-end text:name="реализация-права-ребенка-на-алименты"/></text:h>
      <text:p text:style-name="First_20_paragraph">01.12.2020</text:p>
      <text:p text:style-name="Text_20_body">В соответствии со ст. 80 Семейного кодекса РФ родители обязаны содержать своих несовершеннолетних детей. В случае, если родители не предоставляют содержание своим несовершеннолетним детям, средства на содержание несовершеннолетних детей (алименты) взыскиваются с родителей в судебном порядке.</text:p>
      <text:p text:style-name="Text_20_body">Если в течение года о человеке нет никаких сведений, а лица, находящиеся на его иждивении, длительное время не получают алименты, взыскатель может обратиться в суд и признать такого должника безвестно отсутствующим. Это дает ребенку право на пенсию по случаю потери кормильца.</text:p>
      <text:p text:style-name="Text_20_body">Судебный пристав-исполнитель, осуществляющий розыск, после того как осуществлены все розыскные мероприятия и установлено, что информации о разыскиваемом должнике нет более года направляет взыскателю уведомление об этом и разъясняет право обратиться в суд с заявлением о признании должника безвестно отсутствующим.</text:p>
      <text:p text:style-name="Text_20_body">Получив уведомление пристава о безрезультатности розыска должника, взыскатель вправе обратиться в районный суд по месту жительства с заявлением о признании должника безвестно отсутствующим.</text:p>
      <text:p text:style-name="Text_20_body">При удовлетворении судом такого заявления должник будет официально признан безвестно отсутствующим.</text:p>
      <text:p text:style-name="Text_20_body">Лица, находящиеся на его иждивении и длительное время не получающие алименты, получают право на пенсию по случаю потери кормильца. С соответствующим заявлением взыскатель может обратиться в территориальный орган Пенсионного фонда России по месту жительства.</text:p>
      <text:p text:style-name="Text_20_body">После того как суд признает должника по алиментам безвестно отсутствующим исполнительное производство прекращается, о чем судебный пристав-исполнитель выносит соответствующее постановление.</text:p>
      <text:p text:style-name="Text_20_body">Вместе с тем, в случае явки или обнаружения места пребывания должника, признанного безвестно отсутствующим, и отмены судом соответствующего решения по заявлению взыскателя или инициативе судебного пристава-исполнителя исполнительное производство может быть возобновлено, а выплата пенсии по случаю потери кормильца прекращается.</text:p>
      <text:p text:style-name="Text_20_body"><text:line-break/></text:p>
      <text:p text:style-name="Text_20_body">Адрес страницы: <text:a xlink:type="simple" xlink:href="http://zelao.mos.ru/the-rule-of-law/the-prosecutor-explains/detail/9489453.html" office:name=""><text:span text:style-name="Definition">http://zelao.mos.ru/the-rule-of-law/the-prosecutor-explains/detail/9489453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0:21:10Z</meta:creation-date>
    <dc:date>2023-05-19T00:21:10Z</dc:date>
  </office:meta>
</office:document-meta>
</file>