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января-2021-года-устанавливаются-требования-к-качеству-звука-и-или-изображения-обязательных-общедоступных-телеканалов-и-или-радиоканалов"/>С 1 января 2021 года устанавливаются требования к качеству звука и (или) изображения обязательных общедоступных телеканалов и (или) радиоканалов<text:bookmark-end text:name="с-1-января-2021-года-устанавливаются-требования-к-качеству-звука-и-или-изображения-обязательных-общедоступных-телеканалов-и-или-радиоканалов"/></text:h>
      <text:p text:style-name="First_20_paragraph">01.12.2020</text:p>
      <text:p text:style-name="Text_20_body">Приказом Минкомсвязи России от 31.07.2020 № 369 определены требования к качеству звука и (или) изображения обязательных общедоступных телеканалов и (или) радиоканалов.</text:p>
      <text:p text:style-name="Text_20_body">Оператор связи обязан обеспечить трансляцию и пропуск сигналов обязательных общедоступных телеканалов и (или) радиоканалов в цифровом формате с постоянной неизменяемой скоростью программного потока MPEG-4 не менее 3,0 Мбит/с, из них постоянная скорость видео не менее 2720 Кбит/с, постоянная скорость аудио не менее 192 Кбит/с.</text:p>
      <text:p text:style-name="Text_20_body">При осуществлении трансляции сигналов обязательных общедоступных телеканалов и (или) радиоканалов операторы связи не вправе удалять, изменять скрытые субтитры, информацию службы "телетекст", а также информацию электронного гида программ (кроме случаев трансляции сигнала в аналоговом формате), экстренную информацию об опасностях, возникающих при угрозе возникновения или возникновении чрезвычайных ситуаций природного и техногенного характера, а также при ведении военных действий или вследствие этих действий (при наличии в составе сигналов указанных видов информации).</text:p>
      <text:p text:style-name="Text_20_body">Приказ вступает в силу с 1 января 2021 г.</text:p>
      <text:p text:style-name="Text_20_body"><text:line-break/></text:p>
      <text:p text:style-name="Text_20_body">Адрес страницы: <text:a xlink:type="simple" xlink:href="http://zelao.mos.ru/the-rule-of-law/the-prosecutor-explains/detail/9489466.html" office:name=""><text:span text:style-name="Definition">http://zelao.mos.ru/the-rule-of-law/the-prosecutor-explains/detail/948946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6:36:08Z</meta:creation-date>
    <dc:date>2023-05-17T16:36:08Z</dc:date>
  </office:meta>
</office:document-meta>
</file>