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административная-ответственность-за-возбуждение-ненависти-вражды-а-равно-унижение-человеческого-достоинства"/>Административная ответственность за возбуждение ненависти, вражды, а равно унижение человеческого достоинства<text:bookmark-end text:name="административная-ответственность-за-возбуждение-ненависти-вражды-а-равно-унижение-человеческого-достоинства"/></text:h>
      <text:p text:style-name="First_20_paragraph">15.02.2021</text:p>
      <text:p text:style-name="Text_20_body">Разъясняет прокурор Зеленоградского административного округа г. Москвы Родин В.А.</text:p>
      <text:p text:style-name="Text_20_body">Статья 20.3.1 КоАП РФ устанавливает меры административной ответственности за возбуждение ненависти либо вражды, а равно унижение человеческого достоинства.</text:p>
      <text:p text:style-name="Text_20_body">Возбуждение ненависти либо вражды по признакам пола, расовой, национальной, языковой, религиозной принадлежности или принадлежности к какой-либо социальной группе, в том числе путем распространения призывов к насильственным действиям, прежде всего через информационно-телекоммуникационные сети, включая сеть Интернет, относится к наиболее опасным видам экстремизма.</text:p>
      <text:p text:style-name="Text_20_body">Экстремизм во всех его проявлениях ведет к нарушению гражданского мира и согласия, подрывает общественную безопасность и государственную целостность Российской Федерации, создает реальную угрозу сохранению основ конституционного строя, межнационального (межэтнического) и межконфессионального согласия.</text:p>
      <text:p text:style-name="Text_20_body">Экстремизм является одной из наиболее сложных проблем современного российского общества, что связано в первую очередь с многообразием его проявлений, неоднородным составом экстремистских организаций, которые угрожают национальной безопасности Российской Федерации. Статья 29 Конституции Российской Федерации устанавливает запрет на пропаганду и агитацию, возбуждающие социальную, расовую, национальную или религиозную ненависть и вражду, а также на пропаганду социального, расового, национального, религиозного или языкового превосходства.</text:p>
      <text:p text:style-name="Text_20_body">Именно действия, направленные на возбуждение ненависти либо вражды, а также на унижение достоинства человека либо группы лиц по признакам пола, расы, национальности, языка, происхождения, отношения к религии, а равно принадлежности к какой-либо социальной группе, совершенные публично, в том числе с использованием средств массовой информации либо информационно-телекоммуникационных сетей, включая сеть Интернет, если эти действия не содержат уголовно наказуемого деяния, ответственность за совершение которых установлена ст. 282 УК РФ, и составляют объективную сторону административного правонарушения.</text:p>
      <text:p text:style-name="Text_20_body">Указанные действия влекут наложение административного штрафа на граждан в размере от десяти тысяч до двадцати тысяч рублей, или обязательные работы на срок до ста часов, или административный арест на срок до пятнадцати суток; на юридических лиц - от двухсот пятидесяти тысяч до пятисот тысяч рублей.</text:p>
      <text:p text:style-name="Text_20_body"><text:line-break/></text:p>
      <text:p text:style-name="Text_20_body">Адрес страницы: <text:a xlink:type="simple" xlink:href="http://zelao.mos.ru/the-rule-of-law/the-prosecutor-explains/detail/9715234.html" office:name=""><text:span text:style-name="Definition">http://zelao.mos.ru/the-rule-of-law/the-prosecutor-explains/detail/9715234.html</text:span></text:a></text:p>
      <text:p text:style-name="Text_20_body"><text:a xlink:type="simple" xlink:href="http://zelao.mos.ru" office:name=""><text:span text:style-name="Definition">Префектура Зеленоградск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30T22:14:55Z</meta:creation-date>
    <dc:date>2023-05-30T22:14:55Z</dc:date>
  </office:meta>
</office:document-meta>
</file>