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прос-как-трудовым-законодательством-регулируется-дистанционная-работа"/>Вопрос: «Как трудовым законодательством регулируется дистанционная работа?»<text:bookmark-end text:name="вопрос-как-трудовым-законодательством-регулируется-дистанционная-работа"/></text:h>
      <text:p text:style-name="First_20_paragraph">15.02.2021</text:p>
      <text:p text:style-name="Text_20_body">Отвечает прокурор Зеленоградского административного округа г. Москвы Родин В.А.</text:p>
      <text:p text:style-name="Text_20_body">Федеральным законом от 8 декабря 2020 г. N 407-ФЗ"О внесении изменений в Трудовой кодекс Российской Федерации в части регулирования дистанционной (удаленной) работы и временного перевода работника на дистанционную (удаленную) работу по инициативе работодателя в исключительных случаях" с 01.01.2021 г. вносятся изменения в Трудовой кодекс.</text:p>
      <text:p text:style-name="Text_20_body">Дистанционной (удаленной) работой признается выполнение определенной трудовым договором трудовой функции вне места нахождения работодателя, его филиала, представительства, иного обособленного структурного подразделения, вне стационарного рабочего места, территории или объекта, прямо или косвенно находящихся под контролем работодателя, при условии использования для выполнения данной трудовой функции и для осуществления взаимодействия между работодателем и работником по вопросам, связанным с ее выполнением, информационно-телекоммуникационных сетей, в том числе сети "Интернет", и сетей связи общего пользования.</text:p>
      <text:p text:style-name="Text_20_body">Предусматриваются постоянный, временный (до 6 месяцев) и комбинированный режимы дистанционной работы.</text:p>
      <text:p text:style-name="Text_20_body">Режим временной дистанционной работы будет вводиться на основании трудового договора или соглашения к нему. При этом в обстоятельствах форс-мажора достаточно будет локального акта. Трудовой договор и дополнительное соглашение к трудовому договору, предусматривающие выполнение работником трудовой функции дистанционно, могут заключаться путем обмена между работником и работодателем электронными документами.</text:p>
      <text:p text:style-name="Text_20_body">Если иное не предусмотрено коллективным договором, локальным нормативным актом, принятым с учетом мнения выборного органа первичной профсоюзной организации, трудовым договором, дополнительным соглашением к трудовому договору, режим рабочего времени дистанционного работника устанавливается таким работником по своему усмотрению.</text:p>
      <text:p text:style-name="Text_20_body">Предоставление ежегодного оплачиваемого отпуска и иных видов отпусков дистанционному работнику, выполняющему дистанционную работу временно, осуществляется в порядке, предусмотренном Трудовым кодексом.</text:p>
      <text:p text:style-name="Text_20_body">Предусматриваются максимальные возможности электронного документооборота с обоюдного согласия сотрудника и работодателя.</text:p>
      <text:p text:style-name="Text_20_body">При использовании сотрудником собственной техники и оборудования работодатель должен будет компенсировать ему амортизацию и накладные расходы (например, на электроэнергию). Размер компенсации определяется коллективным договором, локальным актом, трудовым договором, соглашением к нему</text:p>
      <text:p text:style-name="Text_20_body">Дистанционного сотрудника можно будет уволить, если он не выходит на связь более 2 рабочих дней с даты поступления запроса работодателя.</text:p>
      <text:p text:style-name="Text_20_body">Трудовой договор с работником, выполняющим дистанционную работу на постоянной основе, может быть прекращен в случае изменения работником местности выполнения трудовой функции, если это влечет невозможность исполнения работником обязанностей по трудовому договору на прежних условиях.</text:p>
      <text:p text:style-name="Text_20_body">В случае, если ознакомление дистанционного работника с приказом (распоряжением) работодателя о прекращении трудового договора, предусматривающего выполнение этим работником трудовой функции дистанционно на постоянной основе или временно, осуществляется в форме электронного документа, работодатель обязан в течение трех рабочих дней со дня издания указанного приказа (распоряжения) направить дистанционному работнику по почте заказным письмом с уведомлением оформленную надлежащим образом копию указанного приказа (распоряжения) на бумажном носителе.</text:p>
      <text:p text:style-name="Text_20_body"><text:line-break/></text:p>
      <text:p text:style-name="Text_20_body">Адрес страницы: <text:a xlink:type="simple" xlink:href="http://zelao.mos.ru/the-rule-of-law/the-prosecutor-explains/detail/9715252.html" office:name=""><text:span text:style-name="Definition">http://zelao.mos.ru/the-rule-of-law/the-prosecutor-explains/detail/9715252.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22:14:53Z</meta:creation-date>
    <dc:date>2023-05-30T22:14:53Z</dc:date>
  </office:meta>
</office:document-meta>
</file>