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прос-как-быть-если-неизвестно-место-проживания-отца-ребенка-уклоняющегося-от-уплаты-алиментов"/>Вопрос: «Как быть, если неизвестно место проживания отца ребенка, уклоняющегося от уплаты алиментов?»<text:bookmark-end text:name="вопрос-как-быть-если-неизвестно-место-проживания-отца-ребенка-уклоняющегося-от-уплаты-алиментов"/></text:h>
      <text:p text:style-name="First_20_paragraph">15.02.2021</text:p>
      <text:p text:style-name="Text_20_body">Отвечает прокурор Зеленоградского административного округа г. Москвы Родин В.А.</text:p>
      <text:p text:style-name="Text_20_body">В силу изменений в Гражданский процессуальный кодекс РФ (ст. 278) и Федеральный закон «Об исполнительном производстве» (ст. 65), взыскатели алиментов получили возможность инициировать процедуры признания безуспешно разыскиваемого должника безвестно отсутствующим для последующего получения пенсии по потере кормильца на детей.</text:p>
      <text:p text:style-name="Text_20_body">В ходе исполнительного производства судебный пристав-исполнитель по заявлению взыскателя либо своей инициативе объявляет исполнительный розыск должника, его имущества, при условии, что совершенные им ранее иные исполнительные действия не позволили установить их местонахождение.</text:p>
      <text:p text:style-name="Text_20_body">В случае, если в течение 1 года со дня получения последних сведений о должнике его место нахождения не будет установлено, судебный пристав-исполнитель обязан проинформировать об этом взыскателя и разъяснить право на обращение в суд с заявлением о признании должника безвестно отсутствующим в порядке, установленном Гражданским кодексом РФ (ст. 42).</text:p>
      <text:p text:style-name="Text_20_body">Решение суда об удовлетворении заявления взыскателя не освобождает должника от обязанности по уплате алиментов, вместе с тем является основанием для получения несовершеннолетним пенсии по потере кормильца, для чего решение суда и другие документы необходимо представить в отделение Пенсионного фонда района по месту жительства..</text:p>
      <text:p text:style-name="Text_20_body"><text:line-break/></text:p>
      <text:p text:style-name="Text_20_body">Адрес страницы: <text:a xlink:type="simple" xlink:href="http://zelao.mos.ru/the-rule-of-law/the-prosecutor-explains/detail/9715256.html" office:name=""><text:span text:style-name="Definition">http://zelao.mos.ru/the-rule-of-law/the-prosecutor-explains/detail/971525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52Z</meta:creation-date>
    <dc:date>2023-05-30T22:14:52Z</dc:date>
  </office:meta>
</office:document-meta>
</file>