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ожно-ли-в-случае-болезни-вернуть-деньги-потраченные-на-билет-в-музей"/>Можно ли в случае болезни вернуть деньги, потраченные на билет в музей<text:bookmark-end text:name="можно-ли-в-случае-болезни-вернуть-деньги-потраченные-на-билет-в-музей"/></text:h>
      <text:p text:style-name="First_20_paragraph">15.02.2021</text:p>
      <text:p text:style-name="Text_20_body">Разъясняет прокурор Зеленоградского административного округа В.А. Родин</text:p>
      <text:p text:style-name="Text_20_body">С 3 октября 2020 года организациями исполнительских искусств и музеями должен быть утвержден свой порядок возврата билетов.</text:p>
      <text:p text:style-name="Text_20_body">Постановлением правительства Российской Федерации от 18.09.2020 № 1491 утверждены «Правила и условия возврата билетов, абонементов и экскурсионных путевок и переоформления на других лиц именных билетов, именных абонементов и именных экскурсионных путевок на проводимые организациями исполнительских искусств и музеями зрелищные мероприятия в случае отказа посетителя от их посещения» (далее – Правила).</text:p>
      <text:p text:style-name="Text_20_body">Новый порядок возврата билетов не может предоставлять посетителю зрелищного мероприятия меньше прав и устанавливать менее благоприятные условия возврата билетов, чем это предусмотрено Правилами, утвержденными Правительством РФ.</text:p>
      <text:p text:style-name="Text_20_body">Теперь, для того чтобы вернуть билет, посетителю потребуется подать продавцу заявление о возврате билета и возмещении денег. В зависимости от причин отказа присутствовать на мероприятии (например, болезнь посетителя).</text:p>
      <text:p text:style-name="Text_20_body">Заявление должно содержать согласие на обработку персональных данных. В случае обращения к продавцу напрямую, необходимо будет предъявить документ, удостоверяющий личность. К заявлению прилагается оригинал неиспользованного билета. В случае с электронным билетом потребуется его распечатанная копия, а также копия чека.</text:p>
      <text:p text:style-name="Text_20_body">На решение о возврате денег продавцу отведено 10 дней со дня приема заявления и других документов, комплект которых отличается в зависимости от причин отказа. В необходимых случаях срок может быть продлен.</text:p>
      <text:p text:style-name="Text_20_body">Зрители, не попавшие на мероприятие из-за своей болезни, смерти члена семьи или близкого родственника, смогут вернуть полную стоимость билетов даже при подаче заявления в день проведения мероприятия. В других случаях сумма возврата зависит от количества дней, которые остались до проведения мероприятия.</text:p>
      <text:p text:style-name="Text_20_body"><text:line-break/></text:p>
      <text:p text:style-name="Text_20_body">Адрес страницы: <text:a xlink:type="simple" xlink:href="http://zelao.mos.ru/the-rule-of-law/the-prosecutor-explains/detail/9715292.html" office:name=""><text:span text:style-name="Definition">http://zelao.mos.ru/the-rule-of-law/the-prosecutor-explains/detail/9715292.html</text:span></text:a></text:p>
      <text:p text:style-name="Text_20_body"><text:a xlink:type="simple" xlink:href="http://zelao.mos.ru" office:name=""><text:span text:style-name="Definition">Префектура Зеленоградск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30T22:14:50Z</meta:creation-date>
    <dc:date>2023-05-30T22:14:50Z</dc:date>
  </office:meta>
</office:document-meta>
</file>