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порядок-приема-детей-в-школы-в-2021-году"/>Новый порядок приема детей в школы в 2021 году<text:bookmark-end text:name="новый-порядок-приема-детей-в-школы-в-2021-году"/></text:h>
      <text:p text:style-name="First_20_paragraph">15.02.2021</text:p>
      <text:p text:style-name="Text_20_body">Разъясняет прокурор Зеленоградского административного округа В.А. Родин</text:p>
      <text:p text:style-name="Text_20_body">Приказом Министерства просвещения Российской Федерации утвержден новый порядок приема детей для обучения в школах.</text:p>
      <text:p text:style-name="Text_20_body">Согласно новым правилам информация о закреплении школы за конкретным микрорайоном должна быть опубликована на ее сайте не позднее 26 марта текущего года.</text:p>
      <text:p text:style-name="Text_20_body">Приказом определены категории детей, имеющие преимущественное право для зачисления в образовательную организацию, а также сроки подачи родителями заявлений о приеме для обучения.</text:p>
      <text:p text:style-name="Text_20_body">Например, родители детей, проживающих на закрепленной за школой территории, а также имеющих право на внеочередной, первоочередной и преимущественный прием, смогут начать подавать заявления с 1 апреля по 30 июня текущего года.</text:p>
      <text:p text:style-name="Text_20_body">Для зачисления остальных категорий детей прием заявлений начнется с 6 июля до момента заполнения свободных мест, но не позднее 5 сентября текущего года.</text:p>
      <text:p text:style-name="Text_20_body">Для обучения детей, не достигших шести с половиной лет или наоборот по достижении ими 8 лет, теперь необходимо письменное заявление родителей (законных представителей) и разрешение учредителя школы.</text:p>
      <text:p text:style-name="Text_20_body">Документы о приеме в школу можно подать лично или по почте заказным письмом с уведомлением о вручении, а также по электронной почте либо через официальный сайт школы. Также можно воспользоваться сервисами государственных услуг.</text:p>
      <text:p text:style-name="Text_20_body"><text:line-break/></text:p>
      <text:p text:style-name="Text_20_body">Адрес страницы: <text:a xlink:type="simple" xlink:href="http://zelao.mos.ru/the-rule-of-law/the-prosecutor-explains/detail/9715304.html" office:name=""><text:span text:style-name="Definition">http://zelao.mos.ru/the-rule-of-law/the-prosecutor-explains/detail/971530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49Z</meta:creation-date>
    <dc:date>2023-05-30T22:14:49Z</dc:date>
  </office:meta>
</office:document-meta>
</file>