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отвественность-за-хулиганство"/>Отвественность за хулиганство<text:bookmark-end text:name="отвественность-за-хулиганство"/></text:h>
      <text:p text:style-name="First_20_paragraph">15.02.2021</text:p>
      <text:p text:style-name="Text_20_body">Разъясняет прокурор Зеленоградского административного округа В.А. Родин</text:p>
      <text:p text:style-name="Text_20_body">Нововведения в статью 213 Уголовного кодекса Российской Федерации, предусматривающую ответственность за хулиганство.</text:p>
      <text:p text:style-name="Text_20_body">Федеральным законом № 543-ФЗ от 30.12.2020 внесены изменения в ст.213 УК РФ (хулиганство, то есть грубое нарушение общественного порядка, выражающее явное неуважение к обществу).</text:p>
      <text:p text:style-name="Text_20_body">Пункт «а» части 1 указанной статьи изложен в новой редакции - «с применением насилия к гражданам или угрозой его применения».</text:p>
      <text:p text:style-name="Text_20_body">Таким образом, законодатель определил новый квалифицирующий признак названного преступного деяния.</text:p>
      <text:p text:style-name="Text_20_body">По части 1 наказание за хулиганство может быть определено судом до 2 лет лишения свободы.</text:p>
      <text:p text:style-name="Text_20_body">Кроме того, усилена ответственность за совершение хулиганства с применением оружия.</text:p>
      <text:p text:style-name="Text_20_body">Абзац первый части 2 также изложен в новой редакции.</text:p>
      <text:p text:style-name="Text_20_body">«2. То же деяние, совершённое с применением оружия или предметов, используемых в качестве оружия, либо группой лиц, группой лиц по предварительному сговору или организованной группой либо связанное с сопротивлением представителю власти либо иному лицу, исполняющему обязанности по охране общественного порядка или пресекающему нарушение общественного порядка».</text:p>
      <text:p text:style-name="Text_20_body">Ранее, квалифицированный признак «с применением оружия или предметов, используемых в качестве оружия» содержался в пункте «а» части 1 ст.213 УК РФ.</text:p>
      <text:p text:style-name="Text_20_body">По второй части названной статьи человек, признанный судом виновным в совершении хулиганства, может быть лишен свободы на срок до 7 лет</text:p>
      <text:p text:style-name="Text_20_body"><text:line-break/></text:p>
      <text:p text:style-name="Text_20_body">Адрес страницы: <text:a xlink:type="simple" xlink:href="http://zelao.mos.ru/the-rule-of-law/the-prosecutor-explains/detail/9715318.html" office:name=""><text:span text:style-name="Definition">http://zelao.mos.ru/the-rule-of-law/the-prosecutor-explains/detail/9715318.html</text:span></text:a></text:p>
      <text:p text:style-name="Text_20_body"><text:a xlink:type="simple" xlink:href="http://zelao.mos.ru" office:name=""><text:span text:style-name="Definition">Префектура Зеленоградск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30T22:14:48Z</meta:creation-date>
    <dc:date>2023-05-30T22:14:48Z</dc:date>
  </office:meta>
</office:document-meta>
</file>