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требованию-прокурора-ооо-стройком-оштрафовано-за-нарушение-градостроительного-законодательства"/>По требованию прокурора ООО «СтройКом» оштрафовано за нарушение градостроительного законодательства<text:bookmark-end text:name="по-требованию-прокурора-ооо-стройком-оштрафовано-за-нарушение-градостроительного-законодательства"/></text:h>
      <text:p text:style-name="First_20_paragraph">11.03.2021</text:p>
      <text:p text:style-name="Text_20_body">Северная транспортная прокуратура провела проверку исполнения требований градостроительного законодательства при строительстве железнодорожной линии к Северноиму терминальному комплексу аэропорта Шереметьево.</text:p>
      <text:p text:style-name="Text_20_body">В ходе проверки установлено, что ООО «СтройКом» приступило к строительству остановочного пункта в отсутствие необходимого разрешения.</text:p>
      <text:p text:style-name="Text_20_body">На основании изложенного, прокуратурой в отношении юридического лица возбуждено дело об административном правонарушении, предусмотренном ч. 1 ст. 9.5 КоАП РФ (строительство объектов капитального строительства в отсутствие полученного в установленном порядке разрешения на строительство).</text:p>
      <text:p text:style-name="Text_20_body">По результатам рассмотрения Арбитражный суд г. Москвы признал ООО «СтройКом» виновным в совершении правонарушения и назначил ему наказание в виде административного штрафа в размере 250 тысяч рублей.</text:p>
      <text:p text:style-name="Text_20_body">Устранение выявленных нарушений находится на контроле Северной транспортной прокуратуры.</text:p>
      <text:p text:style-name="Text_20_body">И.о. заместителя транспортного прокурора И.О. Сидорова</text:p>
      <text:p text:style-name="Text_20_body"><text:line-break/></text:p>
      <text:p text:style-name="Text_20_body">Адрес страницы: <text:a xlink:type="simple" xlink:href="http://zelao.mos.ru/the-rule-of-law/the-prosecutor-explains/detail/9774802.html" office:name=""><text:span text:style-name="Definition">http://zelao.mos.ru/the-rule-of-law/the-prosecutor-explains/detail/977480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14:38Z</meta:creation-date>
    <dc:date>2023-05-30T22:14:38Z</dc:date>
  </office:meta>
</office:document-meta>
</file>