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конституционный-суд-рф-допускает-при-определенных-условиях-возможность-обращения-взыскания-на-жилое-помещение-принадлежащее-должнику-на-праве-собственности-и-которое-является-единственным-пригодным-для-постоянного-проживания-помещением"/>Конституционный Суд РФ допускает, при определенных условиях, возможность обращения взыскания на жилое помещение, принадлежащее должнику на праве собственности, и которое является единственным пригодным для постоянного проживания помещением<text:bookmark-end text:name="конституционный-суд-рф-допускает-при-определенных-условиях-возможность-обращения-взыскания-на-жилое-помещение-принадлежащее-должнику-на-праве-собственности-и-которое-является-единственным-пригодным-для-постоянного-проживания-помещением"/></text:h>
      <text:p text:style-name="First_20_paragraph">28.05.2021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Постановление Конституционного Суда РФ от 26.04.2021 N 15-П<text:line-break/></text:p>
            <text:p text:style-name="First_20_paragraph">"По делу о проверке конституционности положений абзаца второго части первой статьи 446 Гражданского процессуального кодекса Российской Федерации и пункта 3 статьи 213.25 Федерального закона "О несостоятельности (банкротстве)" в связи с жалобой гражданина И.И. Ревкова"</text:p>
          </table:table-cell>
        </table:table-row>
      </table:table>
      <text:p text:style-name="Text_20_body">Конституционный Суд РФ признал взаимосвязанные положения абзаца второго части первой статьи 446 ГПК РФ и пункта 3 статьи 213.25 Федерального закона "О несостоятельности (банкротстве)", устанавливающие имущественный (исполнительский) иммунитет в отношении принадлежащего гражданину-должнику на праве собственности жилого помещения (его частей), которое является для гражданина-должника и членов его семьи, совместно проживающих в этом жилом помещении, единственным пригодным для постоянного проживания, и предусматривающие исключение этого жилого помещения (его частей) из конкурсной массы, не противоречащими Конституции РФ, так как они в соответствии с их конституционно-правовым смыслом не могут быть нормативно-правовым основанием безусловного отказа в обращении взыскания на жилые помещения (их части), предусмотренные этими законоположениями, если суд считает необоснованным применение исполнительского иммунитета, в том числе при несостоятельности (банкротстве) гражданина-должника, поскольку:</text:p>
      <text:p text:style-name="Text_20_body">отказ в применении этого иммунитета не оставит гражданина-должника без жилища, пригодного для проживания самого должника и членов его семьи, площадью по крайней мере не меньшей, чем по нормам предоставления жилья на условиях социального найма, и в пределах того же поселения, где эти лица проживают;</text:p>
      <text:p text:style-name="Text_20_body">должно быть учтено при необходимости соотношение рыночной стоимости жилого помещения с величиной долга, погашение которого в существенной части могло бы обеспечить обращение взыскания на жилое помещение;</text:p>
      <text:p text:style-name="Text_20_body">ухудшение жилищных условий вследствие отказа гражданину-должнику в применении исполнительского иммунитета не может вынуждать его к изменению места жительства (поселения), что, однако, не препятствует ему согласиться с такими последствиями, как и иными последствиями, допустимыми по соглашению участников исполнительного производства и (или) производства по делу о несостоятельности (банкротстве).</text:p>
      <text:p text:style-name="Text_20_body">Конституционный Суд РФ, в частности, отметил, что границы института исполнительского иммунитета в отношении жилых помещений состоят в том, чтобы гарантировать гражданам уровень обеспеченности жильем, необходимый для нормального существования без умаления достоинства человека. Это, однако, не должно исключать ухудшения жилищных условий гражданина-должника и членов его семьи на том лишь основании, что жилое помещение, принадлежащее ему на праве собственности, - независимо от его количественных и качественных характеристик, включая стоимостные, - является для этих лиц единственным пригодным для постоянного проживания. Такое ухудшение жилищных условий тем более не исключено для тех случаев несостоятельности (банкротства), когда права кредиторов нарушает множественное и неоднократное (систематическое) неисполнение должником обязательств при общих размерах долга, явно несоразмерных имущественному положению гражданина.</text:p>
      <text:p text:style-name="Text_20_body"><text:line-break/></text:p>
      <text:p text:style-name="Text_20_body">Адрес страницы: <text:a xlink:type="simple" xlink:href="http://zelao.mos.ru/the-rule-of-law/the-prosecutor-explains/detail/9989965.html" office:name=""><text:span text:style-name="Definition">http://zelao.mos.ru/the-rule-of-law/the-prosecutor-explains/detail/9989965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6:55:43Z</meta:creation-date>
    <dc:date>2023-05-27T06:55:43Z</dc:date>
  </office:meta>
</office:document-meta>
</file>