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на-территории-еаэс-вводится-общий-процесс-формирование-ведение-и-использование-общего-реестра-мест-прибытия-товаров-на-таможенную-территорию-евразийского-экономического-союза-и-мест-убытия-товаров-с-такой-территории"/>На территории ЕАЭС вводится общий процесс "Формирование, ведение и использование общего реестра мест прибытия товаров на таможенную территорию Евразийского экономического союза и мест убытия товаров с такой территории"<text:bookmark-end text:name="на-территории-еаэс-вводится-общий-процесс-формирование-ведение-и-использование-общего-реестра-мест-прибытия-товаров-на-таможенную-территорию-евразийского-экономического-союза-и-мест-убытия-товаров-с-такой-территории"/></text:h>
      <text:p text:style-name="First_20_paragraph">28.05.2021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Распоряжение Коллегии Евразийской экономической комиссии от 11.05.2021 N 74<text:line-break/>"О введении в действие общего процесса "Формирование, ведение и использование общего реестра мест прибытия товаров на таможенную территорию Евразийского экономического союза и мест убытия товаров с такой территории"</text:p>
          </table:table-cell>
        </table:table-row>
      </table:table>
      <text:p text:style-name="First_20_paragraph">Присоединение новых участников к общему процессу осуществляется путем выполнения процедуры присоединения согласно Порядку присоединения к общему процессу "Формирование, ведение и использование общего реестра мест прибытия товаров на таможенную территорию Евразийского экономического союза и мест убытия товаров с такой территории", утвержденному Решением Коллегии Евразийской экономической комиссии от 24 января 2017 г. N 6.</text:p>
      <text:p text:style-name="Text_20_body">Настоящее распоряжение вступает в силу по истечении 30 календарных дней с даты его опубликования на официальном сайте Евразийского экономического союза.</text:p>
      <text:p text:style-name="Text_20_body">Начало действия документа - 13.06.2021 &lt;*&gt;.</text:p>
      <text:p text:style-name="Text_20_body"><text:line-break/></text:p>
      <text:p text:style-name="Text_20_body">Адрес страницы: <text:a xlink:type="simple" xlink:href="http://zelao.mos.ru/the-rule-of-law/the-prosecutor-explains/detail/9989977.html" office:name=""><text:span text:style-name="Definition">http://zelao.mos.ru/the-rule-of-law/the-prosecutor-explains/detail/9989977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1:08:06Z</meta:creation-date>
    <dc:date>2023-05-30T21:08:06Z</dc:date>
  </office:meta>
</office:document-meta>
</file>