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32767*"/>
    </style:style>
    <style:style style:name="Table1.B" style:family="table-column">
      <style:table-column-properties style:rel-column-width="32767*"/>
    </style:style>
  </office:automatic-styles>
  <office:body>
    <office:text>
      <text:h text:style-name="Heading_20_3" text:outline-level="3"><text:bookmark-start text:name="разъяснены-некоторые-вопросы-возникающие-в-судебной-практике-при-рассмотрении-дел-о-неуплате-алиментов-на-содержание-детей-или-нетрудоспособных-родителей"/>Разъяснены некоторые вопросы, возникающие в судебной практике при рассмотрении дел о неуплате алиментов на содержание детей или нетрудоспособных родителей<text:bookmark-end text:name="разъяснены-некоторые-вопросы-возникающие-в-судебной-практике-при-рассмотрении-дел-о-неуплате-алиментов-на-содержание-детей-или-нетрудоспособных-родителей"/></text:h>
      <text:p text:style-name="First_20_paragraph">28.05.2021</text:p>
      <table:table table:name="Table1" table:style-name="Table1">
        <table:table-column table:style-name="Table1.A"/>
        <table:table-column table:style-name="Table1.B"/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Постановление Пленума Верховного Суда РФ от 27.04.2021 N 6<text:line-break/>"О некоторых вопросах, возникающих в судебной практике при рассмотрении дел об административных правонарушениях, связанных с неуплатой средств на содержание детей или нетрудоспособных родителей"</text:p>
          </table:table-cell>
        </table:table-row>
      </table:table>
      <text:p text:style-name="First_20_paragraph">В частности, сообщено следующее:</text:p>
      <text:p text:style-name="Text_20_body">период неуплаты алиментов должен составлять не менее двух месяцев подряд в рамках возбужденного исполнительного производства. Течение указанного двухмесячного срока начинается на следующий день после окончания срока уплаты единовременного или ежемесячного платежа, установленного судебным актом или соглашением об уплате алиментов;</text:p>
      <text:p text:style-name="Text_20_body">уважительными причинами неуплаты алиментов могут быть признаны такие обстоятельства, при которых неуплата средств на содержание детей или нетрудоспособных родителей имела место независимо от воли лица, обязанного уплачивать алименты (например, в связи с его болезнью (нетрудоспособностью); по вине других лиц, в частности в связи с невыплатой заработной платы работодателем, задержкой или неправильным перечислением банком сумм по алиментам; вследствие обстоятельств непреодолимой силы; ввиду прохождения лицом военной службы по призыву и т.д.). При оценке соответствующих обстоятельств судье следует принимать во внимание, имелись ли у лица иные возможности (в том числе денежные средства, имущество, иные источники дохода) для уплаты средств на содержание детей или нетрудоспособных родителей. В качестве уважительной причины неуплаты алиментов не может рассматриваться несогласие лица, обязанного уплачивать алименты, с размером сумм, подлежащих уплате на содержание детей или нетрудоспособных родителей, установленным судебным актом либо соглашением об уплате алиментов;</text:p>
      <text:p text:style-name="Text_20_body">если при рассмотрении дела об административном правонарушении будет установлено, что судом уменьшен размер алиментов или задолженности по ним либо лицо освобождено от уплаты алиментов (задолженности) за период, отраженный в протоколе об административном правонарушении, и с учетом данных обстоятельств, а также выплаченных ранее сумм судья придет к выводу об отсутствии неуплаты за указанный период, производство по делу подлежит прекращению в связи с отсутствием события административного правонарушения;</text:p>
      <text:p text:style-name="Text_20_body">достижение ребенком совершеннолетия, приобретение им полной дееспособности до достижения совершеннолетия в результате вступления в брак, объявление несовершеннолетнего полностью дееспособным (эмансипация), усыновление (удочерение) ребенка, на содержание которого взысканы алименты, смерть ребенка не могут быть признаны основанием, исключающим производство по делу об административном правонарушении, предусмотренном частью 1 статьи 5.35.1 КоАП РФ, при условии образования задолженности по алиментам за период, предшествовавший указанным событиям (действиям).</text:p>
      <text:p text:style-name="Text_20_body"><text:line-break/></text:p>
      <text:p text:style-name="Text_20_body">Адрес страницы: <text:a xlink:type="simple" xlink:href="http://zelao.mos.ru/the-rule-of-law/the-prosecutor-explains/detail/9990006.html" office:name=""><text:span text:style-name="Definition">http://zelao.mos.ru/the-rule-of-law/the-prosecutor-explains/detail/9990006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19:17:12Z</meta:creation-date>
    <dc:date>2023-05-30T19:17:12Z</dc:date>
  </office:meta>
</office:document-meta>
</file>