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с-1-января-2022-года-вступают-в-силу-масштабные-изменения-в-законодательство-о-недропользовании"/>С 1 января 2022 года вступают в силу масштабные изменения в законодательство о недропользовании<text:bookmark-end text:name="с-1-января-2022-года-вступают-в-силу-масштабные-изменения-в-законодательство-о-недропользовании"/></text:h>
      <text:p text:style-name="First_20_paragraph">28.05.2021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Федеральный закон от 30.04.2021 N 123-ФЗ<text:line-break/>"О внесении изменений в Закон Российской Федерации "О недрах", статью 1 Федерального закона "О лицензировании отдельных видов деятельности" и признании утратившими силу Постановления Верховного Совета Российской Федерации "О порядке введения в действие Положения о порядке лицензирования пользования недрами" и отдельных положений законодательных актов Российской Федерации"</text:p>
          </table:table-cell>
        </table:table-row>
      </table:table>
      <text:p text:style-name="First_20_paragraph">Поправками, в числе прочего:</text:p>
      <text:p text:style-name="Text_20_body">уточнены полномочия федеральных органов государственной власти, органов государственной власти субъектов РФ в сфере регулирования отношений недропользования;</text:p>
      <text:p text:style-name="Text_20_body">предусмотрено предоставление участков недр с ограничением по глубине или без такого ограничения в соответствии с лицензией на пользование недрами;</text:p>
      <text:p text:style-name="Text_20_body">скорректированы положения, касающиеся сроков пользования участками недр, порядка предоставления права пользования участками недр, лицензирования пользования недрами;</text:p>
      <text:p text:style-name="Text_20_body">введены положения, касающиеся реестра недобросовестных участников аукционов на право пользования участками недр;</text:p>
      <text:p text:style-name="Text_20_body">уточнены ограничения и запреты пользования недрами;</text:p>
      <text:p text:style-name="Text_20_body">предусмотрены процедуры приостановления осуществления права пользования недрами и ограничения права пользования недрами;</text:p>
      <text:p text:style-name="Text_20_body">закреплено, что положения Федерального закона от 04.05.2011 N 99-ФЗ "О лицензировании отдельных видов деятельности" не применяются к отношениям, связанным с осуществлением лицензирования пользования недрами;</text:p>
      <text:p text:style-name="Text_20_body">признано утратившим силу, в том числе Постановление Верховного Совета РФ от 15.07.1992 N 3314-1 "О порядке введения в действие Положения о порядке лицензирования пользования недрами".</text:p>
      <text:p text:style-name="Text_20_body"><text:line-break/></text:p>
      <text:p text:style-name="Text_20_body">Адрес страницы: <text:a xlink:type="simple" xlink:href="http://zelao.mos.ru/the-rule-of-law/the-prosecutor-explains/detail/9990038.html" office:name=""><text:span text:style-name="Definition">http://zelao.mos.ru/the-rule-of-law/the-prosecutor-explains/detail/999003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7:07Z</meta:creation-date>
    <dc:date>2023-05-30T19:17:07Z</dc:date>
  </office:meta>
</office:document-meta>
</file>